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ální" style:master-page-name="MP0" style:family="paragraph">
      <style:paragraph-properties fo:break-before="page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2" style:parent-style-name="Normální" style:family="paragraph">
      <style:paragraph-properties fo:margin-bottom="0.0833in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" style:parent-style-name="Normální" style:family="paragraph">
      <style:paragraph-properties fo:margin-bottom="0.0833in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" style:parent-style-name="Normální" style:family="paragraph">
      <style:paragraph-properties fo:text-align="justify" fo:margin-bottom="0.0833in"/>
      <style:text-properties style:font-name="Arial" style:font-name-complex="Arial" fo:font-size="11pt" style:font-size-asian="11pt" style:font-size-complex="11pt"/>
    </style:style>
    <style:style style:name="P5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</style:style>
    <style:style style:name="T7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9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</style:style>
    <style:style style:name="T11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4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5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6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</style:style>
    <style:style style:name="T17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8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9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size="11pt" style:font-size-asian="11pt" style:font-size-complex="11pt"/>
    </style:style>
    <style:style style:name="P22" style:parent-style-name="Normální" style:family="paragraph">
      <style:paragraph-properties fo:text-align="justify" fo:margin-bottom="0.0833in"/>
      <style:text-properties style:font-name="Arial" style:font-name-complex="Arial" fo:font-size="11pt" style:font-size-asian="11pt" style:font-size-complex="11pt"/>
    </style:style>
    <style:style style:name="P23" style:parent-style-name="Normální" style:family="paragraph">
      <style:paragraph-properties fo:text-align="justify" fo:margin-bottom="0.0833in"/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4" style:parent-style-name="Normální" style:family="paragraph">
      <style:paragraph-properties fo:text-align="justify" fo:margin-bottom="0.0833in"/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Normální" style:family="paragraph">
      <style:paragraph-properties fo:text-align="justify" fo:margin-bottom="0.0833in"/>
    </style:style>
    <style:style style:name="T26" style:parent-style-name="Standardnípísmoodstavce" style:family="text"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Normální" style:family="paragraph">
      <style:paragraph-properties fo:text-align="justify" fo:margin-bottom="0.0833in"/>
      <style:text-properties style:font-name="Arial" style:font-name-complex="Arial"/>
    </style:style>
    <style:style style:name="P28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/>
    </style:style>
    <style:style style:name="P29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/>
    </style:style>
    <style:style style:name="P3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/>
    </style:style>
    <style:style style:name="P31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/>
    </style:style>
    <style:style style:name="P32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/>
    </style:style>
    <style:style style:name="P33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4" style:parent-style-name="Normální" style:family="paragraph">
      <style:paragraph-properties fo:text-align="justify" fo:margin-bottom="0.0833in"/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5" style:parent-style-name="Normální" style:family="paragraph">
      <style:paragraph-properties fo:text-align="justify" fo:margin-bottom="0.0833in"/>
      <style:text-properties style:font-name="Arial" style:font-name-complex="Arial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6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37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38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39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1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2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3" style:parent-style-name="Normální" style:family="paragraph">
      <style:paragraph-properties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4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5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6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7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8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49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1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2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3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4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5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6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7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8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59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60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61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  <style:style style:name="P62" style:parent-style-name="Normální" style:family="paragraph">
      <style:paragraph-properties fo:border="0.0069in solid #000000" fo:padding-top="0.0138in" fo:padding-left="0.0555in" fo:padding-bottom="0.0138in" fo:padding-right="0.0555in" style:shadow="none" fo:text-align="justify" fo:margin-bottom="0.0833in"/>
      <style:text-properties style:font-name="Arial" style:font-name-complex="Arial" fo:font-weight="bold" style:font-weight-asian="bold" fo:font-size="11pt" style:font-size-asian="11pt" style:font-size-complex="11pt"/>
    </style:style>
  </office:automatic-styles>
  <office:body>
    <office:text text:use-soft-page-breaks="true">
      <text:p text:style-name="P1">Příloha č. 2 k vyhlášce,<text:s/>kterou se vydává požární řád</text:p>
      <text:p text:style-name="P2"/>
      <text:p text:style-name="P3">Karta JSDH Borohrádek. Početní stavy a vybavení.</text:p>
      <text:p text:style-name="P4"/>
      <text:p text:style-name="P5">Rychnov nad Kněžnou, Borohrádek, Borohrádek, ul. Husova č.p. 572</text:p>
      <text:p text:style-name="P6"><text:span text:style-name="T7">Kategorie skutečná:</text:span><text:span text:style-name="T8"><text:s/></text:span><text:span text:style-name="T9">JPO II/1 <text:s/>Ev. č. j.: 524100</text:span></text:p>
      <text:p text:style-name="P10"><text:span text:style-name="T11">Nadřízená jednotka:</text:span><text:span text:style-name="T12"><text:s/></text:span><text:span text:style-name="T13">HS Rychnov nad Kněžnou</text:span></text:p>
      <text:p text:style-name="P14">Územní odbor:<text:s/>Rychnov nad Kněžnou</text:p>
      <text:p text:style-name="P15">Zřizovatel:<text:s/>MĚSTO BOROHRÁDEK</text:p>
      <text:p text:style-name="P16"><text:span text:style-name="T17">Kontakty na jednotku</text:span><text:span text:style-name="T18">: <text:s/>Velitel JSDH Petr Šrámek 724181642</text:span></text:p>
      <text:p text:style-name="P19">Počty: 20</text:p>
      <text:p text:style-name="P20">Velit.<text:s/><text:s text:c="2"/>druž.<text:s/><text:s text:c="5"/>Strojníci<text:s text:c="4"/><text:s/>Hasiči<text:s/><text:s text:c="5"/>Nositelé DT</text:p>
      <text:p text:style-name="P21"><text:s text:c="3"/>1<text:s/><text:s text:c="9"/>3<text:s/><text:s text:c="13"/>8<text:s/><text:s text:c="15"/>8<text:s/><text:s text:c="15"/>18</text:p>
      <text:p text:style-name="P22"/>
      <text:p text:style-name="P23">Přehled techniky<text:s/>JSDH Borohrádek</text:p>
      <text:p text:style-name="P24"/>
      <text:p text:style-name="P25"><text:span text:style-name="T26">Hlavní technika</text:span></text:p>
      <text:p text:style-name="P27"/>
      <text:p text:style-name="P28">CAS 20 3400/210-S2R (DN 1) 3H9 8007 HRK 301</text:p>
      <text:p text:style-name="P29">CAS 32 8200/800-S3R 4H1 4840 HRK 302</text:p>
      <text:p text:style-name="P30">TA-S2R T 815 8x8 4H1 4833 HRK 304</text:p>
      <text:p text:style-name="P31">AZ 37 - S1Z 8H5 3012 HRK 311</text:p>
      <text:p text:style-name="P32">DA-L1Z VW (DN 2/AED) 6H4 1051 HRK 303</text:p>
      <text:p text:style-name="P33"/>
      <text:p text:style-name="P34">Pomocná technika</text:p>
      <text:p text:style-name="P35"/>
      <text:p text:style-name="P36">PL - Přívěs pro člun 5H8 7318<text:s/></text:p>
      <text:p text:style-name="P37">PN - Nákladní přívěs 5H4 0121 2012<text:s/></text:p>
      <text:p text:style-name="P38">AKU pila Milwaukee 2023 Borohrádek CAS 20<text:s/></text:p>
      <text:p text:style-name="P39">ŘMP - Husquarna 372XP Borohrádek CAS 20<text:s/></text:p>
      <text:p text:style-name="P40">AZ - Elektrocentrála 6,5KW Borohrádek AZ 37 - S1Z<text:s/></text:p>
      <text:p text:style-name="P41">MŘP Husquarna 345 2002 Borohrádek CAS 32<text:s/></text:p>
      <text:p text:style-name="P42">KMP Husqvarna K 760 Borohrádek CAS 20<text:s/></text:p>
      <text:p text:style-name="P43"/>
      <text:soft-page-break/>
      <text:p text:style-name="P44">ŘMP - Oleomac Borohrádek TA-S2R T 815 8x8<text:s/></text:p>
      <text:p text:style-name="P45">El. kalové čerpadlo Borohrádek CAS 20<text:s/></text:p>
      <text:p text:style-name="P46">Elektrocentrála-HONDA 4Kw<text:s/></text:p>
      <text:p text:style-name="P47">Elektrocentrála-HONDA 6,5 kw Borohrádek CAS 20<text:s/></text:p>
      <text:p text:style-name="P48">Kalové čerpadlo Heron Borohrádek PN -<text:s/></text:p>
      <text:p text:style-name="P49">PAPIN 600 Borohrádek CAS 20<text:s/></text:p>
      <text:p text:style-name="P50">Plovoucí čerpadlo-KAWASAKI Borohrádek CAS 20<text:s/></text:p>
      <text:p text:style-name="P51">ČLUN - Gumový motorový člun<text:s/></text:p>
      <text:p text:style-name="P52">ŘMP - Husquarna 445 Borohrádek CAS 20<text:s/></text:p>
      <text:p text:style-name="P53">El. pila husquarna Borohrádek AZ 37 - S1Z<text:s/></text:p>
      <text:p text:style-name="P54">Závěsný lodní motor ČLUN - Gumový<text:s/></text:p>
      <text:p text:style-name="P55">HVZ - Nůžky 2009 Borohrádek CAS<text:s/>20</text:p>
      <text:p text:style-name="P56">HVZ - Rozpínák 2009 Borohrádek CAS 20<text:s/></text:p>
      <text:p text:style-name="P57">HVZ - Válec 2009 Borohrádek CAS 20<text:s/></text:p>
      <text:p text:style-name="P58">HVZ - WEBER 2009 Borohrádek CAS 20<text:s/></text:p>
      <text:p text:style-name="P59">LOH - Vysavač-Black and 2015 Borohrádek CAS 20<text:s/></text:p>
      <text:p text:style-name="P60">HVZ AKU- RitTool<text:s/></text:p>
      <text:p text:style-name="P61">Plovoucí čerpadlo Niagara<text:s/></text:p>
      <text:p text:style-name="P62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style:language-asian="en" style:country-asian="US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style:language-asian="en" style:country-asian="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 fo:line-height="115%"/>
      <style:text-properties style:font-name="Aptos" style:font-name-asian="Times New Roman" style:font-name-complex="Times New Roman" fo:color="#0F4761" style:letter-kerning="true" fo:font-size="14pt" style:font-size-asian="14pt" style:font-size-complex="14pt" style:language-asian="en" style:country-asian="US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font-style="italic" style:font-style-asian="italic" style:font-style-complex="italic" fo:color="#0F4761" style:letter-kerning="true" style:language-asian="en" style:country-asian="US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 fo:line-height="115%"/>
      <style:text-properties style:font-name="Aptos" style:font-name-asian="Times New Roman" style:font-name-complex="Times New Roman" fo:color="#0F4761" style:letter-kerning="true" style:language-asian="en" style:country-asian="US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line-height="115%"/>
      <style:text-properties style:font-name="Aptos" style:font-name-asian="Times New Roman" style:font-name-complex="Times New Roman" fo:font-style="italic" style:font-style-asian="italic" style:font-style-complex="italic" fo:color="#595959" style:letter-kerning="true" style:language-asian="en" style:country-asian="US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line-height="115%"/>
      <style:text-properties style:font-name="Aptos" style:font-name-asian="Times New Roman" style:font-name-complex="Times New Roman" fo:color="#595959" style:letter-kerning="true" style:language-asian="en" style:country-asian="US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line-height="115%"/>
      <style:text-properties style:font-name="Aptos" style:font-name-asian="Times New Roman" style:font-name-complex="Times New Roman" fo:font-style="italic" style:font-style-asian="italic" style:font-style-complex="italic" fo:color="#272727" style:letter-kerning="true" style:language-asian="en" style:country-asian="US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line-height="115%"/>
      <style:text-properties style:font-name="Aptos" style:font-name-asian="Times New Roman" style:font-name-complex="Times New Roman" fo:color="#272727" style:letter-kerning="true" style:language-asian="en" style:country-asian="US" fo:hyphenate="false"/>
    </style:style>
    <style:style style:name="Normální" style:display-name="Normální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cs" style:country-asian="CZ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style:language-asian="en" style:country-asian="US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paragraph-properties fo:margin-bottom="0.1111in" fo:line-height="115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 fo:margin-bottom="0.1111in" fo:line-height="115%"/>
      <style:text-properties style:font-name="Aptos" style:font-name-asian="Aptos" style:font-name-complex="Times New Roman" fo:font-style="italic" style:font-style-asian="italic" style:font-style-complex="italic" fo:color="#404040" style:letter-kerning="true" style:language-asian="en" style:country-asian="US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bottom="0.1111in" fo:line-height="115%" fo:margin-left="0.5in">
        <style:tab-stops/>
      </style:paragraph-properties>
      <style:text-properties style:font-name="Aptos" style:font-name-asian="Aptos" style:font-name-complex="Times New Roman" style:letter-kerning="true" style:language-asian="en" style:country-asian="US"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style:language-asian="en" style:country-asian="US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yčová Pavla</meta:initial-creator>
    <dc:creator>Lišková Jana</dc:creator>
    <meta:creation-date>2026-07-10T06:44:00Z</meta:creation-date>
    <dc:date>2026-07-10T06:44:00Z</dc:date>
    <meta:template xlink:href="Normal" xlink:type="simple"/>
    <meta:editing-cycles>2</meta:editing-cycles>
    <meta:editing-duration>PT0S</meta:editing-duration>
    <meta:user-defined meta:name="ContentTypeId">0x0101001A29EF96A1EC294A8043498274849896</meta:user-defined>
    <meta:document-statistic meta:page-count="2" meta:paragraph-count="3" meta:word-count="247" meta:character-count="1708" meta:row-count="12" meta:non-whitespace-character-count="1464"/>
  </office:meta>
</office:document-meta>
</file>