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center" fo:margin-bottom="0in"/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cs" style:country-asian="CZ"/>
    </style:style>
    <style:style style:name="P2" style:parent-style-name="Normální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cs" style:country-asian="CZ"/>
    </style:style>
    <style:style style:name="P3" style:parent-style-name="Normální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cs" style:country-asian="CZ"/>
    </style:style>
    <style:style style:name="P4" style:parent-style-name="Normální" style:family="paragraph">
      <style:paragraph-properties fo:text-align="justify"/>
    </style:style>
    <style:style style:name="T5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T6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T7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T8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T9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cs" style:country-asian="CZ"/>
    </style:style>
    <style:style style:name="T10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T11" style:parent-style-name="Standardnípísmoodstavce" style:family="text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2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3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4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5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6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7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8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19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0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1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2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3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4" style:parent-style-name="Normální" style:family="paragraph">
      <style:paragraph-properties fo:text-align="center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5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6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7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8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29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0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1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2" style:parent-style-name="Normální" style:family="paragraph">
      <style:paragraph-properties fo:margin-bottom="0in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3" style:parent-style-name="Normální" style:family="paragraph">
      <style:paragraph-properties fo:margin-bottom="0in"/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4" style:parent-style-name="Normální" style:family="paragraph">
      <style:text-properties style:font-name="Times New Roman" style:font-name-complex="Times New Roman" fo:font-size="12pt" style:font-size-asian="12pt" style:font-size-complex="12pt" style:language-asian="cs" style:country-asian="CZ"/>
    </style:style>
    <style:style style:name="P35" style:parent-style-name="Normální" style:family="paragraph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Obecně závazná vyhláška obce Hvožďany č.1/2026</text:p>
      <text:p text:style-name="P2">o stanovení školských obvodů základní školy a mateřské školy</text:p>
      <text:p text:style-name="P3"/>
      <text:p text:style-name="P4"><text:span text:style-name="T5">Zastupitelstvo obce Hvožďany se na svém zasedání dne<text:s/></text:span><text:span text:style-name="T6">17. 6. 2026<text:s/></text:span><text:span text:style-name="T7">usneslo<text:s/></text:span><text:span text:style-name="T8">usnesením<text:s/></text:span><text:span text:style-name="T9">05/2026/17</text:span><text:span text:style-name="T10"><text:s/></text:span><text:span text:style-name="T11">vydat podle § 178 odst. 2 a § 179 zákona č. 561/2004 Sb., o předškolním, základním, středním, vyšším odborném a jiném vzdělávání (školský zákon), tuto obecně závaznou vyhlášku:</text:span></text:p>
      <text:p text:style-name="P12">Čl. 1</text:p>
      <text:p text:style-name="P13">Předmět úpravy</text:p>
      <text:p text:style-name="P14">Tato obecně závazná vyhláška stanoví školské obvody základní školy a mateřské školy zřizované obcí Hvožďany.</text:p>
      <text:p text:style-name="P15">Čl. 2</text:p>
      <text:p text:style-name="P16">Školský obvod základní školy</text:p>
      <text:p text:style-name="P17">Školským obvodem Základní školy Hvožďany, příspěvkové organizace, je:</text:p>
      <text:p text:style-name="P18"><text:s/>správní území obce Březí.</text:p>
      <text:p text:style-name="P19">Čl. 3</text:p>
      <text:p text:style-name="P20">Školský obvod mateřské školy</text:p>
      <text:p text:style-name="P21">Školským obvodem Mateřské školy Hvožďany, příspěvkové organizace, je:<text:s/></text:p>
      <text:p text:style-name="P22">správní území obce Březí.</text:p>
      <text:p text:style-name="P23">Čl. 4</text:p>
      <text:p text:style-name="P24">Účinnost</text:p>
      <text:p text:style-name="P25">Tato obecně závazná vyhláška nabývá účinnosti dne 1. září 2026.</text:p>
      <text:p text:style-name="P26"/>
      <text:p text:style-name="P27"/>
      <text:p text:style-name="P28">V Hvožďanech dne<text:s/>9. 7. 2026<text:s/></text:p>
      <text:p text:style-name="P29"/>
      <text:p text:style-name="P30"/>
      <text:p text:style-name="P31"/>
      <text:p text:style-name="P32"><text:s text:c="6"/>Bc. Markéta Balková<text:s/><text:tab/><text:tab/><text:tab/><text:tab/><text:s text:c="4"/><text:tab/><text:s text:c="4"/>Ing. Michal Zdeněk</text:p>
      <text:p text:style-name="P33"><text:s text:c="4"/><text:s text:c="8"/>starostka obce<text:s/><text:tab/><text:tab/><text:tab/><text:tab/><text:tab/><text:s text:c="13"/>místostarosta</text:p>
      <text:p text:style-name="P34"/>
      <text:p text:style-name="P35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alková Obec Hvožďany</meta:initial-creator>
    <dc:creator>Martina Štiková</dc:creator>
    <meta:creation-date>2026-07-14T09:07:00Z</meta:creation-date>
    <dc:date>2026-07-14T09:07:00Z</dc:date>
    <meta:template xlink:href="Normal" xlink:type="simple"/>
    <meta:editing-cycles>2</meta:editing-cycles>
    <meta:editing-duration>PT60S</meta:editing-duration>
    <meta:document-statistic meta:page-count="1" meta:paragraph-count="2" meta:word-count="145" meta:character-count="1005" meta:row-count="7" meta:non-whitespace-character-count="862"/>
  </office:meta>
</office:document-meta>
</file>